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258000001FF7F68FC0F.png" manifest:media-type="image/png"/>
  <manifest:file-entry manifest:full-path="Pictures/1000000100000258000001FF433BEDE9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JetBrains Mono" svg:font-family="'JetBrains Mono'" style:font-pitch="fixed"/>
    <style:font-face style:name="Liberation Mono" svg:font-family="'Liberation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ans Mono CJK SC" svg:font-family="'Noto Sans Mono CJK SC'" style:font-family-generic="modern" style:font-pitch="fixed"/>
    <style:font-face style:name="Noto Serif" svg:font-family="'Noto Serif'" style:font-family-generic="roman" style:font-pitch="variable"/>
    <style:font-face style:name="Noto Serif CJK SC" svg:font-family="'Noto Serif CJK SC'" style:font-family-generic="system" style:font-pitch="variable"/>
    <style:font-face style:name="OpenSymbol" svg:font-family="OpenSymbol" style:font-charset="x-symbol"/>
  </office:font-face-decls>
  <office:automatic-styles>
    <style:style style:name="P1" style:family="paragraph" style:parent-style-name="Standard">
      <style:text-properties style:font-name="Noto Serif" style:text-underline-style="solid" style:text-underline-width="auto" style:text-underline-color="font-color" fo:font-weight="bold" officeooo:rsid="0017b778" officeooo:paragraph-rsid="0017b778" style:font-weight-asian="bold" style:font-weight-complex="bold"/>
    </style:style>
    <style:style style:name="P2" style:family="paragraph" style:parent-style-name="Standard">
      <style:text-properties style:font-name="Noto Serif" fo:font-size="10pt" officeooo:rsid="0017b778" officeooo:paragraph-rsid="0017b778" style:font-size-asian="10pt" style:font-size-complex="10pt"/>
    </style:style>
    <style:style style:name="P3" style:family="paragraph" style:parent-style-name="Standard">
      <style:text-properties style:font-name="Noto Serif" fo:font-size="9pt" officeooo:rsid="0017b778" officeooo:paragraph-rsid="0017b778" style:font-size-asian="9pt" style:font-size-complex="9pt"/>
    </style:style>
    <style:style style:name="P4" style:family="paragraph" style:parent-style-name="Standard">
      <style:text-properties style:font-name="Noto Serif" fo:font-size="10pt" officeooo:rsid="0017b778" officeooo:paragraph-rsid="0017b778" style:font-size-asian="8.75pt" style:font-size-complex="10pt"/>
    </style:style>
    <style:style style:name="P5" style:family="paragraph" style:parent-style-name="Standard" style:list-style-name="L1">
      <style:text-properties style:font-name="Noto Serif" fo:font-size="9pt" officeooo:rsid="0017b778" officeooo:paragraph-rsid="0017b778" style:font-size-asian="9pt" style:font-size-complex="9pt"/>
    </style:style>
    <style:style style:name="P6" style:family="paragraph" style:parent-style-name="Standard">
      <style:text-properties style:font-name="Noto Serif" officeooo:rsid="0017b778" officeooo:paragraph-rsid="0017b778"/>
    </style:style>
    <style:style style:name="P7" style:family="paragraph" style:parent-style-name="Standard">
      <style:text-properties style:font-name="Noto Serif" fo:font-size="10pt" fo:font-weight="bold" officeooo:rsid="0017b778" officeooo:paragraph-rsid="0017b778" style:font-size-asian="10pt" style:font-weight-asian="bold" style:font-size-complex="10pt" style:font-weight-complex="bold"/>
    </style:style>
    <style:style style:name="P8" style:family="paragraph" style:parent-style-name="Standard">
      <style:paragraph-properties fo:line-height="96%"/>
      <style:text-properties style:font-name="JetBrains Mono" fo:font-size="9pt" officeooo:rsid="0017b778" officeooo:paragraph-rsid="0017b778" style:font-size-asian="9pt" style:font-size-complex="9pt"/>
    </style:style>
    <style:style style:name="P9" style:family="paragraph" style:parent-style-name="Standard">
      <style:paragraph-properties fo:line-height="76%"/>
      <style:text-properties style:font-name="Noto Serif" fo:font-size="9pt" officeooo:rsid="0017b778" officeooo:paragraph-rsid="0017b778" style:font-size-asian="9pt" style:font-size-complex="9pt"/>
    </style:style>
    <style:style style:name="P10" style:family="paragraph" style:parent-style-name="Standard">
      <style:text-properties style:font-name="Noto Serif" fo:font-size="9pt" officeooo:rsid="0017b778" officeooo:paragraph-rsid="0017b778" style:font-size-asian="7.84999990463257pt" style:font-size-complex="9pt"/>
    </style:style>
    <style:style style:name="P11" style:family="paragraph" style:parent-style-name="Standard">
      <style:paragraph-properties fo:line-height="96%"/>
      <style:text-properties style:font-name="JetBrains Mono" fo:font-size="9pt" officeooo:rsid="0017b778" officeooo:paragraph-rsid="0017b778" style:font-size-asian="7.84999990463257pt" style:font-size-complex="9pt"/>
    </style:style>
    <style:style style:name="P12" style:family="paragraph" style:parent-style-name="Standard">
      <style:paragraph-properties fo:line-height="86%"/>
      <style:text-properties style:font-name="Noto Serif" fo:font-size="9pt" officeooo:rsid="0017b778" officeooo:paragraph-rsid="0017b778" style:font-size-asian="7.84999990463257pt" style:font-size-complex="9pt"/>
    </style:style>
    <style:style style:name="P13" style:family="paragraph" style:parent-style-name="Standard">
      <style:paragraph-properties fo:line-height="86%"/>
      <style:text-properties style:font-name="Noto Serif" fo:font-size="10pt" fo:font-weight="bold" officeooo:rsid="0017b778" officeooo:paragraph-rsid="0017b778" style:font-size-asian="8.75pt" style:font-weight-asian="bold" style:font-size-complex="10pt" style:font-weight-complex="bold"/>
    </style:style>
    <style:style style:name="P14" style:family="paragraph" style:parent-style-name="Standard">
      <style:paragraph-properties fo:line-height="86%" fo:text-align="right" style:justify-single-word="false"/>
      <style:text-properties style:font-name="Noto Serif" fo:font-size="6pt" fo:font-weight="normal" officeooo:rsid="0018e58d" officeooo:paragraph-rsid="0018e58d" style:font-size-asian="5.25pt" style:font-weight-asian="normal" style:font-size-complex="6pt" style:font-weight-complex="normal"/>
    </style:style>
    <style:style style:name="P15" style:family="paragraph" style:parent-style-name="Standard">
      <style:paragraph-properties fo:line-height="86%"/>
      <style:text-properties style:font-name="Noto Serif" fo:font-size="9pt" fo:font-weight="normal" officeooo:rsid="0017b778" officeooo:paragraph-rsid="0017b778" style:font-size-asian="7.84999990463257pt" style:font-weight-asian="normal" style:font-size-complex="9pt" style:font-weight-complex="normal"/>
    </style:style>
    <style:style style:name="P16" style:family="paragraph" style:parent-style-name="Standard">
      <style:paragraph-properties fo:line-height="96%"/>
      <style:text-properties style:font-name="JetBrains Mono" fo:font-size="9pt" fo:font-weight="normal" officeooo:rsid="0017b778" officeooo:paragraph-rsid="0017b778" style:font-size-asian="7.84999990463257pt" style:font-weight-asian="normal" style:font-size-complex="9pt" style:font-weight-complex="normal"/>
    </style:style>
    <style:style style:name="P17" style:family="paragraph" style:parent-style-name="Standard">
      <style:paragraph-properties fo:line-height="100%"/>
      <style:text-properties style:font-name="Noto Serif" fo:font-size="9pt" fo:font-weight="normal" officeooo:rsid="0017b778" officeooo:paragraph-rsid="0017b778" style:font-size-asian="7.84999990463257pt" style:font-weight-asian="normal" style:font-size-complex="9pt" style:font-weight-complex="normal"/>
    </style:style>
    <style:style style:name="P18" style:family="paragraph" style:parent-style-name="Standard">
      <style:paragraph-properties fo:line-height="100%"/>
      <style:text-properties style:font-name="Noto Serif" fo:font-size="10pt" fo:font-weight="bold" officeooo:rsid="0018e58d" officeooo:paragraph-rsid="0018e58d" style:font-size-asian="10pt" style:font-weight-asian="bold" style:font-size-complex="10pt" style:font-weight-complex="bold"/>
    </style:style>
    <style:style style:name="P19" style:family="paragraph" style:parent-style-name="Standard">
      <style:paragraph-properties fo:line-height="100%"/>
      <style:text-properties style:font-name="Noto Serif" fo:font-size="9pt" fo:font-weight="normal" officeooo:rsid="0018e58d" officeooo:paragraph-rsid="0018e58d" style:font-size-asian="7.84999990463257pt" style:font-weight-asian="normal" style:font-size-complex="9pt" style:font-weight-complex="normal"/>
    </style:style>
    <style:style style:name="P20" style:family="paragraph" style:parent-style-name="Standard">
      <style:paragraph-properties fo:line-height="86%"/>
      <style:text-properties style:font-name="JetBrains Mono" fo:font-size="9pt" fo:font-weight="normal" officeooo:rsid="0018e58d" officeooo:paragraph-rsid="0018e58d" style:font-size-asian="7.84999990463257pt" style:font-weight-asian="normal" style:font-size-complex="9pt" style:font-weight-complex="normal"/>
    </style:style>
    <style:style style:name="P21" style:family="paragraph" style:parent-style-name="Standard">
      <style:paragraph-properties fo:line-height="100%" fo:text-align="right" style:justify-single-word="false"/>
      <style:text-properties style:font-name="Noto Serif" fo:font-size="6pt" fo:font-weight="normal" officeooo:rsid="0018e58d" officeooo:paragraph-rsid="0018e58d" style:font-size-asian="5.25pt" style:font-weight-asian="normal" style:font-size-complex="6pt" style:font-weight-complex="normal"/>
    </style:style>
    <style:style style:name="P22" style:family="paragraph" style:parent-style-name="Standard">
      <style:paragraph-properties fo:line-height="100%" fo:text-align="left" style:justify-single-word="false"/>
      <style:text-properties style:font-name="Noto Serif" fo:font-size="12pt" style:text-underline-style="solid" style:text-underline-width="auto" style:text-underline-color="font-color" fo:font-weight="bold" officeooo:rsid="001a0bf8" officeooo:paragraph-rsid="001a0bf8" style:font-size-asian="12pt" style:font-weight-asian="bold" style:font-size-complex="12pt" style:font-weight-complex="bold"/>
    </style:style>
    <style:style style:name="P23" style:family="paragraph" style:parent-style-name="Standard">
      <style:paragraph-properties fo:line-height="100%" fo:text-align="left" style:justify-single-word="false"/>
      <style:text-properties style:font-name="Noto Serif" fo:font-size="10pt" fo:font-weight="normal" officeooo:rsid="001a0bf8" officeooo:paragraph-rsid="001a0bf8" style:font-size-asian="8.75pt" style:font-weight-asian="normal" style:font-size-complex="10pt" style:font-weight-complex="normal"/>
    </style:style>
    <style:style style:name="P24" style:family="paragraph" style:parent-style-name="Standard">
      <style:paragraph-properties fo:margin-left="0cm" fo:line-height="100%" fo:text-align="left" style:justify-single-word="false" fo:text-indent="0cm" style:auto-text-indent="false"/>
      <style:text-properties style:font-name="JetBrains Mono" fo:font-size="9pt" fo:font-weight="normal" officeooo:rsid="001a0bf8" officeooo:paragraph-rsid="001a0bf8" style:font-size-asian="9pt" style:font-weight-asian="normal" style:font-size-complex="9pt" style:font-weight-complex="normal"/>
    </style:style>
    <style:style style:name="P25" style:family="paragraph" style:parent-style-name="Standard">
      <style:paragraph-properties fo:margin-left="0cm" fo:line-height="100%" fo:text-align="left" style:justify-single-word="false" fo:text-indent="0cm" style:auto-text-indent="false"/>
      <style:text-properties style:font-name="JetBrains Mono" fo:font-size="10pt" fo:font-weight="normal" officeooo:rsid="001a0bf8" officeooo:paragraph-rsid="001a0bf8" style:font-size-asian="8.75pt" style:font-weight-asian="normal" style:font-size-complex="10pt" style:font-weight-complex="normal"/>
    </style:style>
    <style:style style:name="P26" style:family="paragraph" style:parent-style-name="Standard">
      <style:paragraph-properties fo:margin-left="0cm" fo:line-height="100%" fo:text-align="left" style:justify-single-word="false" fo:text-indent="0cm" style:auto-text-indent="false"/>
      <style:text-properties style:font-name="Noto Serif" fo:font-size="10pt" fo:font-weight="normal" officeooo:rsid="001a0bf8" officeooo:paragraph-rsid="001a0bf8" style:font-size-asian="8.75pt" style:font-weight-asian="normal" style:font-size-complex="10pt" style:font-weight-complex="normal"/>
    </style:style>
    <style:style style:name="P27" style:family="paragraph" style:parent-style-name="Standard">
      <style:paragraph-properties fo:margin-left="0cm" fo:line-height="100%" fo:text-align="left" style:justify-single-word="false" fo:text-indent="0cm" style:auto-text-indent="false"/>
      <style:text-properties style:font-name="Noto Serif" fo:font-size="6pt" fo:font-weight="normal" officeooo:rsid="001a0bf8" officeooo:paragraph-rsid="001a0bf8" style:font-size-asian="5.25pt" style:font-weight-asian="normal" style:font-size-complex="6pt" style:font-weight-complex="normal"/>
    </style:style>
    <style:style style:name="P28" style:family="paragraph" style:parent-style-name="Standard">
      <style:paragraph-properties fo:margin-left="0cm" fo:line-height="100%" fo:text-align="right" style:justify-single-word="false" fo:text-indent="0cm" style:auto-text-indent="false"/>
      <style:text-properties style:font-name="Noto Serif" fo:font-size="6pt" fo:font-weight="normal" officeooo:rsid="001f16ec" officeooo:paragraph-rsid="001f16ec" style:font-size-asian="5.25pt" style:font-weight-asian="normal" style:font-size-complex="6pt" style:font-weight-complex="normal"/>
    </style:style>
    <style:style style:name="P29" style:family="paragraph" style:parent-style-name="Standard">
      <style:paragraph-properties fo:margin-left="0cm" fo:line-height="100%" fo:text-align="left" style:justify-single-word="false" fo:text-indent="0cm" style:auto-text-indent="false"/>
      <style:text-properties style:font-name="Noto Serif" fo:font-size="12pt" fo:font-weight="normal" officeooo:rsid="001f16ec" officeooo:paragraph-rsid="001f16ec" style:font-size-asian="10.5pt" style:font-weight-asian="normal" style:font-size-complex="12pt" style:font-weight-complex="normal"/>
    </style:style>
    <style:style style:name="P30" style:family="paragraph" style:parent-style-name="Standard">
      <style:paragraph-properties fo:margin-left="0cm" fo:line-height="100%" fo:text-align="left" style:justify-single-word="false" fo:text-indent="0cm" style:auto-text-indent="false"/>
      <style:text-properties style:font-name="Noto Serif" fo:font-size="10pt" fo:font-weight="normal" officeooo:rsid="001f16ec" officeooo:paragraph-rsid="001f16ec" style:font-size-asian="8.75pt" style:font-weight-asian="normal" style:font-size-complex="10pt" style:font-weight-complex="normal"/>
    </style:style>
    <style:style style:name="P31" style:family="paragraph" style:parent-style-name="Standard">
      <style:paragraph-properties fo:margin-left="0cm" fo:line-height="100%" fo:text-align="right" style:justify-single-word="false" fo:text-indent="0cm" style:auto-text-indent="false"/>
      <style:text-properties style:font-name="Noto Serif" fo:font-size="6pt" fo:font-weight="normal" officeooo:rsid="001f6a35" officeooo:paragraph-rsid="001f6a35" style:font-size-asian="5.25pt" style:font-weight-asian="normal" style:font-size-complex="6pt" style:font-weight-complex="normal"/>
    </style:style>
    <style:style style:name="P32" style:family="paragraph" style:parent-style-name="Standard">
      <style:paragraph-properties fo:margin-left="0cm" fo:line-height="100%" fo:text-align="left" style:justify-single-word="false" fo:text-indent="0cm" style:auto-text-indent="false" fo:break-before="page"/>
      <style:text-properties style:font-name="Noto Serif" fo:font-size="12pt" style:text-underline-style="solid" style:text-underline-width="auto" style:text-underline-color="font-color" fo:font-weight="bold" officeooo:rsid="001f6a35" officeooo:paragraph-rsid="001f6a35" style:font-size-asian="10.5pt" style:font-weight-asian="bold" style:font-size-complex="12pt" style:font-weight-complex="bold"/>
    </style:style>
    <style:style style:name="P33" style:family="paragraph" style:parent-style-name="Standard">
      <style:paragraph-properties fo:margin-left="0cm" fo:line-height="100%" fo:text-align="left" style:justify-single-word="false" fo:text-indent="0cm" style:auto-text-indent="false"/>
      <style:text-properties style:font-name="Noto Serif" fo:font-size="10pt" fo:font-weight="normal" officeooo:rsid="001f6a35" officeooo:paragraph-rsid="001f6a35" style:font-size-asian="8.75pt" style:font-weight-asian="normal" style:font-size-complex="10pt" style:font-weight-complex="normal"/>
    </style:style>
    <style:style style:name="P34" style:family="paragraph" style:parent-style-name="Standard" style:list-style-name="L2">
      <style:paragraph-properties fo:line-height="100%" fo:text-align="left" style:justify-single-word="false"/>
      <style:text-properties style:font-name="Noto Serif" fo:font-size="10pt" fo:font-weight="normal" officeooo:rsid="001f6a35" officeooo:paragraph-rsid="001f6a35" style:font-size-asian="8.75pt" style:font-weight-asian="normal" style:font-size-complex="10pt" style:font-weight-complex="normal"/>
    </style:style>
    <style:style style:name="P35" style:family="paragraph" style:parent-style-name="Standard" style:list-style-name="L3">
      <style:paragraph-properties fo:line-height="100%" fo:text-align="left" style:justify-single-word="false"/>
      <style:text-properties style:font-name="Noto Serif" fo:font-size="10pt" fo:font-weight="normal" officeooo:rsid="001f6a35" officeooo:paragraph-rsid="001f6a35" style:font-size-asian="8.75pt" style:font-weight-asian="normal" style:font-size-complex="10pt" style:font-weight-complex="normal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font-name="JetBrains Mono"/>
    </style:style>
    <style:style style:name="T3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4" style:family="text">
      <style:text-properties style:font-name="JetBrains Mono" fo:font-weight="bold" style:font-weight-asian="bold" style:font-weight-complex="bold"/>
    </style:style>
    <style:style style:name="fr1" style:family="graphic" style:parent-style-name="Graphics">
      <style:graphic-properties style:run-through="foreground" style:wrap="none" style:vertical-pos="from-top" style:vertical-rel="paragraph" style:horizontal-pos="from-left" style:horizontal-rel="paragraph" fo:padding="0.049cm" fo:border="0.74pt solid #000000" style:mirror="none" fo:clip="rect(0cm, 0cm, 0cm, 0cm)" draw:luminance="0%" draw:contrast="0%" draw:red="0%" draw:green="0%" draw:blue="0%" draw:gamma="100%" draw:color-inversion="false" draw:image-opacity="100%" draw:color-mode="standard" loext:rel-width-rel="paragraph" loext:rel-height-rel="paragraph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709cm" fo:text-indent="-0.635cm" fo:margin-left="1.709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2.344cm" fo:text-indent="-0.635cm" fo:margin-left="2.344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979cm" fo:text-indent="-0.635cm" fo:margin-left="2.979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614cm" fo:text-indent="-0.635cm" fo:margin-left="3.614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4.249cm" fo:text-indent="-0.635cm" fo:margin-left="4.249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884cm" fo:text-indent="-0.635cm" fo:margin-left="4.884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519cm" fo:text-indent="-0.635cm" fo:margin-left="5.519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6.154cm" fo:text-indent="-0.635cm" fo:margin-left="6.154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789cm" fo:text-indent="-0.635cm" fo:margin-left="6.789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7.424cm" fo:text-indent="-0.635cm" fo:margin-left="7.424cm"/>
        </style:list-level-properties>
        <style:text-properties fo:font-family="OpenSymbol"/>
      </text:list-level-style-bullet>
    </text:list-style>
    <text:list-style style:name="L2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3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Problem Statement:</text:p>
      <text:p text:style-name="P2"/>
      <text:p text:style-name="P3">Write a program to implement a Diagonal Matrix a Lower Triangular Matrix, an Upper Triangular Matrix, and a Symmetric Matrix using a one-dimensional array.</text:p>
      <text:p text:style-name="P2"/>
      <text:p text:style-name="P1">Problem Definition:</text:p>
      <text:p text:style-name="P4"/>
      <text:p text:style-name="P3">Matrix memory optimization means storing special matrices efficiently by avoiding storage of predictable zero or duplicate elements, using compact 1D array instead of full 2D array.</text:p>
      <text:p text:style-name="P3"/>
      <text:list text:style-name="L1">
        <text:list-item>
          <text:p text:style-name="P5"><text:span text:style-name="T1">Diagonal Matrix:</text:span> Only diagonal elements <text:span text:style-name="T2">(i == j)</text:span> are non-zero. Stored using the formula <text:span text:style-name="T2">arr[i]</text:span>. </text:p>
        </text:list-item>
        <text:list-item>
          <text:p text:style-name="P5"><text:span text:style-name="T1">Lower Triangular Matrix:</text:span> All elements above the main diagonal are zero. Non-zero elements mapped using <text:span text:style-name="T2">i*(i+1)/2 + j</text:span>.</text:p>
        </text:list-item>
        <text:list-item>
          <text:p text:style-name="P5"><text:span text:style-name="T1">Upper Triangular Matrix:</text:span> All elements below the main diagonal are zero. Non-zero elements mapped using <text:span text:style-name="T2">n*i - i*(i-1)/2 + (j-i)</text:span>.</text:p>
        </text:list-item>
        <text:list-item>
          <text:p text:style-name="P5"><text:span text:style-name="T1">Symmetric Matrix:</text:span> Matrix equal to its transpose <text:span text:style-name="T2">(A[i][j] = A[j][i])</text:span>. Only the lower triangular half is stored, using <text:span text:style-name="T2">i*(i+1)/2 + j</text:span>.</text:p>
        </text:list-item>
      </text:list>
      <text:p text:style-name="P2"/>
      <text:p text:style-name="P6"><text:span text:style-name="T3">Algorithm</text:span>:</text:p>
      <text:p text:style-name="P4"/>
      <text:p text:style-name="P7">Diagonal Matrix:</text:p>
      <text:p text:style-name="P2"/>
      <text:p text:style-name="P8">procedure setDiagonal(arr, i, j, x)</text:p>
      <text:p text:style-name="P8">begin</text:p>
      <text:p text:style-name="P8"><text:tab/>if(i == j)</text:p>
      <text:p text:style-name="P8"><text:s text:c="4"/><text:tab/><text:tab/>arr[i] &lt;- x;</text:p>
      <text:p text:style-name="P8"><text:s text:c="2"/><text:tab/>end if</text:p>
      <text:p text:style-name="P8">end procedure</text:p>
      <text:p text:style-name="P8"/>
      <text:p text:style-name="P8">procedure getDiagonal(arr, i, j)</text:p>
      <text:p text:style-name="P8">begin</text:p>
      <text:p text:style-name="P8"><text:s text:c="11"/><text:tab/>if(i == j)</text:p>
      <text:p text:style-name="P8"><text:s text:c="4"/><text:tab/><text:tab/>return arr[i];</text:p>
      <text:p text:style-name="P8"><text:s text:c="2"/><text:tab/>else</text:p>
      <text:p text:style-name="P8"><text:s text:c="4"/><text:tab/><text:tab/>return 0;</text:p>
      <text:p text:style-name="P8"><text:s text:c="2"/><text:tab/>end if</text:p>
      <text:p text:style-name="P8">end procedure</text:p>
      <text:p text:style-name="P9"/>
      <text:p text:style-name="P7">Lower Triangular Matrix:</text:p>
      <text:p text:style-name="P10"/>
      <text:p text:style-name="P11">procedure setLower(arr, i, j, x)</text:p>
      <text:p text:style-name="P11">begin</text:p>
      <text:p text:style-name="P11"><text:s text:c="2"/><text:tab/>if(i &gt;= j)</text:p>
      <text:p text:style-name="P11"><text:s text:c="4"/><text:tab/><text:tab/>arr[i*(i+1)/2+j] &lt;- x;</text:p>
      <text:p text:style-name="P11"><text:s text:c="2"/><text:tab/>end if</text:p>
      <text:p text:style-name="P11">end procedure</text:p>
      <text:p text:style-name="P11"/>
      <text:p text:style-name="P11">procedure getLower(arr, i, j)</text:p>
      <text:p text:style-name="P11">begin</text:p>
      <text:p text:style-name="P11"><text:s text:c="2"/><text:tab/>if(i &gt;= j)</text:p>
      <text:p text:style-name="P11"><text:s text:c="4"/><text:tab/><text:tab/>return arr[i*(i+1)/2+j];</text:p>
      <text:p text:style-name="P11"><text:s text:c="2"/><text:tab/>else</text:p>
      <text:p text:style-name="P11"><text:s text:c="4"/><text:tab/><text:tab/>return 0;</text:p>
      <text:p text:style-name="P11"><text:s text:c="2"/><text:tab/>end if</text:p>
      <text:p text:style-name="P11">end procedure</text:p>
      <text:p text:style-name="P12"/>
      <text:p text:style-name="P13"/>
      <text:p text:style-name="P13"/>
      <text:p text:style-name="P13"/>
      <text:p text:style-name="P13"/>
      <text:p text:style-name="P14"/>
      <text:p text:style-name="P14">P.T.O.</text:p>
      <text:p text:style-name="P13"><text:soft-page-break/>Upper Triangular Matrix:</text:p>
      <text:p text:style-name="P15"/>
      <text:p text:style-name="P16">Procedure setUpper(arr, n, i, j, x)</text:p>
      <text:p text:style-name="P16">begin</text:p>
      <text:p text:style-name="P16"><text:s text:c="2"/><text:tab/>if(i &lt;= j)</text:p>
      <text:p text:style-name="P16"><text:s text:c="4"/><text:tab/><text:tab/>arr[n*i-i*(i-1)/2+(j-i)] &lt;- x;</text:p>
      <text:p text:style-name="P16"><text:s text:c="2"/><text:tab/>end if</text:p>
      <text:p text:style-name="P16">end procedure</text:p>
      <text:p text:style-name="P16"/>
      <text:p text:style-name="P16"/>
      <text:p text:style-name="P16">Procedure getUpper(arr, n, i, j)</text:p>
      <text:p text:style-name="P16">begin</text:p>
      <text:p text:style-name="P16"><text:s text:c="2"/><text:tab/>if(i &lt;= j)</text:p>
      <text:p text:style-name="P16"><text:s text:c="4"/><text:tab/><text:tab/>return arr[n*i-i*(i-1)/2+(j-i)];</text:p>
      <text:p text:style-name="P16"><text:s text:c="2"/><text:tab/>else</text:p>
      <text:p text:style-name="P16"><text:s text:c="4"/><text:tab/><text:tab/>return 0;</text:p>
      <text:p text:style-name="P16"><text:s text:c="2"/><text:tab/>end if</text:p>
      <text:p text:style-name="P16">end procedure</text:p>
      <text:p text:style-name="P17"/>
      <text:p text:style-name="P18">Symmetric Matrix:</text:p>
      <text:p text:style-name="P19"/>
      <text:p text:style-name="P20">Procedure setSymmetric(arr, i, j, x)</text:p>
      <text:p text:style-name="P20">begin</text:p>
      <text:p text:style-name="P20"><text:s text:c="2"/><text:tab/>if(i &gt;= j)</text:p>
      <text:p text:style-name="P20"><text:s text:c="4"/><text:tab/><text:tab/>arr[i*(i+1)/2+j] &lt;- x;</text:p>
      <text:p text:style-name="P20"><text:s text:c="2"/><text:tab/>else</text:p>
      <text:p text:style-name="P20"><text:s text:c="4"/><text:tab/><text:tab/>arr[j*(j+1)/2+i] &lt;- x;</text:p>
      <text:p text:style-name="P20"><text:s text:c="2"/><text:tab/>end if</text:p>
      <text:p text:style-name="P20">end procedure</text:p>
      <text:p text:style-name="P20"/>
      <text:p text:style-name="P20">Procedure getSymmetric(arr, i, j)</text:p>
      <text:p text:style-name="P20">begin</text:p>
      <text:p text:style-name="P20"><text:s text:c="2"/><text:tab/>if(i &gt;= j)</text:p>
      <text:p text:style-name="P20"><text:s text:c="4"/><text:tab/><text:tab/>return arr[i*(i+1)/2+j];</text:p>
      <text:p text:style-name="P20"><text:s text:c="2"/><text:tab/>else</text:p>
      <text:p text:style-name="P20"><text:s text:c="4"/><text:tab/><text:tab/>return arr[j*(j+1)/2+i];</text:p>
      <text:p text:style-name="P20"><text:s text:c="2"/><text:tab/>end if</text:p>
      <text:p text:style-name="P20">end procedure</text:p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21">P.T.O.</text:p>
      <text:p text:style-name="P22"><text:soft-page-break/>Source Code:</text:p>
      <text:p text:style-name="P23"/>
      <text:p text:style-name="P24">#include &lt;iostream&gt;</text:p>
      <text:p text:style-name="P24"/>
      <text:p text:style-name="P24">using namespace std;</text:p>
      <text:p text:style-name="P24"/>
      <text:p text:style-name="P24">class Matrix</text:p>
      <text:p text:style-name="P24">{</text:p>
      <text:p text:style-name="P24">private:</text:p>
      <text:p text:style-name="P24"><text:s text:c="2"/>int n, *arr;</text:p>
      <text:p text:style-name="P24"/>
      <text:p text:style-name="P24">public:</text:p>
      <text:p text:style-name="P24"><text:s text:c="2"/>Matrix(int size)</text:p>
      <text:p text:style-name="P24"><text:s text:c="2"/>{</text:p>
      <text:p text:style-name="P24"><text:s text:c="4"/>n = size;</text:p>
      <text:p text:style-name="P24"><text:s text:c="4"/>arr = new int[n * (n + 1) / 2];</text:p>
      <text:p text:style-name="P24"><text:s text:c="2"/>}</text:p>
      <text:p text:style-name="P24"/>
      <text:p text:style-name="P24"><text:s text:c="2"/>void setDiagonal(int i, int j, int x)</text:p>
      <text:p text:style-name="P24"><text:s text:c="2"/>{</text:p>
      <text:p text:style-name="P24"><text:s text:c="4"/>if (i == j)</text:p>
      <text:p text:style-name="P24"><text:s text:c="6"/>arr[i] = x;</text:p>
      <text:p text:style-name="P24"><text:s text:c="2"/>}</text:p>
      <text:p text:style-name="P24"><text:s text:c="2"/>void setLowerTri(int i, int j, int x)</text:p>
      <text:p text:style-name="P24"><text:s text:c="2"/>{</text:p>
      <text:p text:style-name="P24"><text:s text:c="4"/>if (i &gt;= j)</text:p>
      <text:p text:style-name="P24"><text:s text:c="6"/>arr[i * (i + 1) / 2 + j] = x;</text:p>
      <text:p text:style-name="P24"><text:s text:c="2"/>}</text:p>
      <text:p text:style-name="P24"><text:s text:c="2"/>void setUpperTri(int i, int j, int x)</text:p>
      <text:p text:style-name="P24"><text:s text:c="2"/>{</text:p>
      <text:p text:style-name="P24"><text:s text:c="4"/>if (i &lt;= j)</text:p>
      <text:p text:style-name="P24"><text:s text:c="6"/>arr[n * i - (i * (i - 1) / 2) + (j - i)] = x;</text:p>
      <text:p text:style-name="P24"><text:s text:c="2"/>}</text:p>
      <text:p text:style-name="P24"><text:s text:c="2"/>void setSymmetric(int i, int j, int x)</text:p>
      <text:p text:style-name="P24"><text:s text:c="2"/>{</text:p>
      <text:p text:style-name="P24"><text:s text:c="4"/>(i &gt;= j) ? arr[i * (i + 1) / 2 + j] = x : arr[j * (j + 1) / 2 + i] = x;</text:p>
      <text:p text:style-name="P24"><text:s text:c="2"/>}</text:p>
      <text:p text:style-name="P24"/>
      <text:p text:style-name="P24"><text:s text:c="2"/>int getDiagonal(int i, int j)</text:p>
      <text:p text:style-name="P24"><text:s text:c="2"/>{</text:p>
      <text:p text:style-name="P24"><text:s text:c="4"/>return (i == j) ? arr[i] : 0;</text:p>
      <text:p text:style-name="P24"><text:s text:c="2"/>}</text:p>
      <text:p text:style-name="P24"><text:s text:c="2"/>int getLowerTri(int i, int j)</text:p>
      <text:p text:style-name="P24"><text:s text:c="2"/>{</text:p>
      <text:p text:style-name="P24"><text:s text:c="4"/>return (i &gt;= j) ? arr[i * (i + 1) / 2 + j] : 0;</text:p>
      <text:p text:style-name="P24"><text:s text:c="2"/>}</text:p>
      <text:p text:style-name="P24"><text:s text:c="2"/>int getUpperTri(int i, int j)</text:p>
      <text:p text:style-name="P24"><text:s text:c="2"/>{</text:p>
      <text:p text:style-name="P24"><text:s text:c="4"/>return (i &lt;= j) ? arr[n * i - i * (i - 1) / 2 + (j - i)] : 0;</text:p>
      <text:p text:style-name="P24"><text:s text:c="2"/>}</text:p>
      <text:p text:style-name="P24"><text:s text:c="2"/>int getSymmetric(int i, int j)</text:p>
      <text:p text:style-name="P24"><text:s text:c="2"/>{</text:p>
      <text:p text:style-name="P24"><text:s text:c="4"/>return (i &gt;= j) ? arr[i * (i + 1) / 2 + j] : arr[j * (j + 1) / 2 + i];</text:p>
      <text:p text:style-name="P24"><text:s text:c="2"/>}</text:p>
      <text:p text:style-name="P24"/>
      <text:p text:style-name="P24"><text:s text:c="2"/>void display(int type)</text:p>
      <text:p text:style-name="P24"><text:s text:c="2"/>{</text:p>
      <text:p text:style-name="P24"><text:s text:c="4"/>cout &lt;&lt; endl</text:p>
      <text:p text:style-name="P24"><text:s text:c="9"/>&lt;&lt; "Matrix:" &lt;&lt; endl;</text:p>
      <text:p text:style-name="P24"><text:s text:c="4"/>for (int i = 0; i &lt; n; i++)</text:p>
      <text:p text:style-name="P24"><text:s text:c="4"/>{</text:p>
      <text:p text:style-name="P24"><text:s text:c="6"/>for (int j = 0; j &lt; n; j++)</text:p>
      <text:p text:style-name="P24"><text:soft-page-break/><text:s text:c="6"/>{</text:p>
      <text:p text:style-name="P24"><text:s text:c="8"/>if (type == 1)</text:p>
      <text:p text:style-name="P24"><text:s text:c="10"/>cout &lt;&lt; getDiagonal(i, j) &lt;&lt; " ";</text:p>
      <text:p text:style-name="P24"><text:s text:c="8"/>else if (type == 2)</text:p>
      <text:p text:style-name="P24"><text:s text:c="10"/>cout &lt;&lt; getLowerTri(i, j) &lt;&lt; " ";</text:p>
      <text:p text:style-name="P24"><text:s text:c="8"/>else if (type == 3)</text:p>
      <text:p text:style-name="P24"><text:s text:c="10"/>cout &lt;&lt; getUpperTri(i, j) &lt;&lt; " ";</text:p>
      <text:p text:style-name="P24"><text:s text:c="8"/>else if (type == 4)</text:p>
      <text:p text:style-name="P24"><text:s text:c="10"/>cout &lt;&lt; getSymmetric(i, j) &lt;&lt; " ";</text:p>
      <text:p text:style-name="P24"><text:s text:c="6"/>}</text:p>
      <text:p text:style-name="P24"><text:s text:c="6"/>cout &lt;&lt; endl;</text:p>
      <text:p text:style-name="P24"><text:s text:c="4"/>}</text:p>
      <text:p text:style-name="P24"><text:s text:c="2"/>}</text:p>
      <text:p text:style-name="P24"/>
      <text:p text:style-name="P24"><text:s text:c="2"/>~Matrix()</text:p>
      <text:p text:style-name="P24"><text:s text:c="2"/>{</text:p>
      <text:p text:style-name="P24"><text:s text:c="4"/>delete[] arr;</text:p>
      <text:p text:style-name="P24"><text:s text:c="2"/>}</text:p>
      <text:p text:style-name="P24">};</text:p>
      <text:p text:style-name="P24"/>
      <text:p text:style-name="P24">int main()</text:p>
      <text:p text:style-name="P24">{</text:p>
      <text:p text:style-name="P24"><text:s text:c="2"/>int n, choice, x;</text:p>
      <text:p text:style-name="P24"><text:s text:c="2"/>cout &lt;&lt; "Enter the order of the matrix : ";</text:p>
      <text:p text:style-name="P24"><text:s text:c="2"/>cin &gt;&gt; n;</text:p>
      <text:p text:style-name="P24"><text:s text:c="2"/>Matrix M(n);</text:p>
      <text:p text:style-name="P24"/>
      <text:p text:style-name="P24"><text:s text:c="2"/>cout &lt;&lt; "\n1. Diagonal Matrix.";</text:p>
      <text:p text:style-name="P24"><text:s text:c="2"/>cout &lt;&lt; "\n2. Lower Triangular Matrix.";</text:p>
      <text:p text:style-name="P24"><text:s text:c="2"/>cout &lt;&lt; "\n3. Upper Triangular Matrix.";</text:p>
      <text:p text:style-name="P24"><text:s text:c="2"/>cout &lt;&lt; "\n4. Symmetric Matrix.";</text:p>
      <text:p text:style-name="P24"><text:s text:c="2"/>cout &lt;&lt; "\nEnter your choice : ";</text:p>
      <text:p text:style-name="P24"><text:s text:c="2"/>cin &gt;&gt; choice;</text:p>
      <text:p text:style-name="P24"/>
      <text:p text:style-name="P24"><text:s text:c="2"/>switch (choice)</text:p>
      <text:p text:style-name="P24"><text:s text:c="2"/>{</text:p>
      <text:p text:style-name="P24"><text:s text:c="2"/>case 1:</text:p>
      <text:p text:style-name="P24"><text:s text:c="4"/>cout &lt;&lt; "\nEnter the diagonal elements : ";</text:p>
      <text:p text:style-name="P24"><text:s text:c="4"/>for (int i = 0; i &lt; n; i++)</text:p>
      <text:p text:style-name="P24"><text:s text:c="4"/>{</text:p>
      <text:p text:style-name="P24"><text:s text:c="6"/>cin &gt;&gt; x;</text:p>
      <text:p text:style-name="P24"><text:s text:c="6"/>M.setDiagonal(i, i, x);</text:p>
      <text:p text:style-name="P24"><text:s text:c="4"/>}</text:p>
      <text:p text:style-name="P24"><text:s text:c="4"/>M.display(1);</text:p>
      <text:p text:style-name="P24"><text:s text:c="4"/>break;</text:p>
      <text:p text:style-name="P24"/>
      <text:p text:style-name="P24"><text:s text:c="2"/>case 2:</text:p>
      <text:p text:style-name="P24"><text:s text:c="4"/>cout &lt;&lt; "\nEnter the elements : ";</text:p>
      <text:p text:style-name="P24"><text:s text:c="4"/>for (int i = 0; i &lt; n; i++)</text:p>
      <text:p text:style-name="P24"><text:s text:c="4"/>{</text:p>
      <text:p text:style-name="P24"><text:s text:c="6"/>for (int j = 0; j &lt;= i; j++)</text:p>
      <text:p text:style-name="P24"><text:s text:c="6"/>{</text:p>
      <text:p text:style-name="P24"><text:s text:c="8"/>cin &gt;&gt; x;</text:p>
      <text:p text:style-name="P24"><text:s text:c="8"/>M.setLowerTri(i, j, x);</text:p>
      <text:p text:style-name="P24"><text:s text:c="6"/>}</text:p>
      <text:p text:style-name="P24"><text:s text:c="4"/>}</text:p>
      <text:p text:style-name="P24"><text:s text:c="4"/>M.display(2);</text:p>
      <text:p text:style-name="P24"><text:s text:c="4"/>break;</text:p>
      <text:p text:style-name="P24"/>
      <text:p text:style-name="P24"><text:s text:c="2"/>case 3:</text:p>
      <text:p text:style-name="P24"><text:s text:c="4"/>cout &lt;&lt; "\nEnter the elements : ";</text:p>
      <text:p text:style-name="P24"><text:s text:c="4"/>for (int i = 0; i &lt; n; i++)</text:p>
      <text:p text:style-name="P24"><text:soft-page-break/><text:s text:c="4"/>{</text:p>
      <text:p text:style-name="P24"><text:s text:c="6"/>for (int j = i; j &lt; n; j++)</text:p>
      <text:p text:style-name="P24"><text:s text:c="6"/>{</text:p>
      <text:p text:style-name="P24"><text:s text:c="8"/>cin &gt;&gt; x;</text:p>
      <text:p text:style-name="P24"><text:s text:c="8"/>M.setUpperTri(i, j, x);</text:p>
      <text:p text:style-name="P24"><text:s text:c="6"/>}</text:p>
      <text:p text:style-name="P24"><text:s text:c="4"/>}</text:p>
      <text:p text:style-name="P24"><text:s text:c="4"/>M.display(3);</text:p>
      <text:p text:style-name="P24"><text:s text:c="4"/>break;</text:p>
      <text:p text:style-name="P24"/>
      <text:p text:style-name="P24"><text:s text:c="2"/>case 4:</text:p>
      <text:p text:style-name="P24"><text:s text:c="4"/>cout &lt;&lt; "\nEnter the elements : ";</text:p>
      <text:p text:style-name="P24"><text:s text:c="4"/>for (int i = 0; i &lt; n; i++)</text:p>
      <text:p text:style-name="P24"><text:s text:c="4"/>{</text:p>
      <text:p text:style-name="P24"><text:s text:c="6"/>for (int j = 0; j &lt;= i; j++)</text:p>
      <text:p text:style-name="P24"><text:s text:c="6"/>{</text:p>
      <text:p text:style-name="P24"><text:s text:c="8"/>cin &gt;&gt; x;</text:p>
      <text:p text:style-name="P24"><text:s text:c="8"/>M.setSymmetric(i, j, x);</text:p>
      <text:p text:style-name="P24"><text:s text:c="6"/>}</text:p>
      <text:p text:style-name="P24"><text:s text:c="4"/>}</text:p>
      <text:p text:style-name="P24"><text:s text:c="4"/>M.display(4);</text:p>
      <text:p text:style-name="P24"><text:s text:c="4"/>break;</text:p>
      <text:p text:style-name="P24"/>
      <text:p text:style-name="P24"><text:s text:c="2"/>default:</text:p>
      <text:p text:style-name="P24"><text:s text:c="4"/>cout &lt;&lt; "Invalid Choice.";</text:p>
      <text:p text:style-name="P24"><text:s text:c="2"/>}</text:p>
      <text:p text:style-name="P24"><text:s text:c="2"/>return 0;</text:p>
      <text:p text:style-name="P24">}</text:p>
      <text:p text:style-name="P25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27"/>
      <text:p text:style-name="P28">P.T.O.</text:p>
      <text:p text:style-name="P29"><text:soft-page-break/>Output:</text:p>
      <text:p text:style-name="P30"><draw:frame draw:style-name="fr1" draw:name="Image1" text:anchor-type="char" svg:x="0.337cm" svg:y="0.478cm" svg:width="14.261cm" style:rel-width="81%" svg:height="11.049cm" style:rel-height="42%" draw:z-index="0"><draw:image xlink:href="Pictures/1000000100000258000001FF433BEDE9.png" xlink:type="simple" xlink:show="embed" xlink:actuate="onLoad" draw:mime-type="image/png"/></draw:frame><draw:frame draw:style-name="fr1" draw:name="Image2" text:anchor-type="char" svg:x="0.351cm" svg:y="11.638cm" svg:width="14.261cm" style:rel-width="81%" svg:height="11.049cm" style:rel-height="42%" draw:z-index="1"><draw:image xlink:href="Pictures/1000000100000258000001FF7F68FC0F.png" xlink:type="simple" xlink:show="embed" xlink:actuate="onLoad" draw:mime-type="image/png"/></draw:frame></text:p>
      <text:p text:style-name="P30"/>
      <text:p text:style-name="P30"/>
      <text:p text:style-name="P30"/>
      <text:p text:style-name="P30"/>
      <text:p text:style-name="P28"/>
      <text:p text:style-name="P31">P.T.O.</text:p>
      <text:p text:style-name="P32">Discussion:</text:p>
      <text:p text:style-name="P33"/>
      <text:p text:style-name="P33">This program demonstrates how memory can be saved when working with special types of matrices — <text:span text:style-name="T1">Diagonal</text:span>, <text:span text:style-name="T1">Lower Triangular</text:span>, <text:span text:style-name="T1">Upper Triangular</text:span>, and <text:span text:style-name="T1">Symmetric </text:span>— by storing only their essential elements in a single dynamically allocated 1D array, rather than a full 2D array.</text:p>
      <text:p text:style-name="P33"/>
      <text:p text:style-name="P33">A <text:span text:style-name="T4">Matrix</text:span> class is used to bundle together the storage (the array) and the logic needed to interpret it correctly for each matrix type.</text:p>
      <text:p text:style-name="P33"/>
      <text:p text:style-name="P33">Two private members drive the class:</text:p>
      <text:p text:style-name="P33"/>
      <text:list text:style-name="L2">
        <text:list-item>
          <text:p text:style-name="P34"><text:span text:style-name="T4">arr</text:span> - a dynamically allocated integer pointer that holds the compact array of stored values.</text:p>
        </text:list-item>
        <text:list-item>
          <text:p text:style-name="P34"><text:span text:style-name="T4">n</text:span> - the order (size) of the square matrix.</text:p>
        </text:list-item>
      </text:list>
      <text:p text:style-name="P33"/>
      <text:p text:style-name="P33">When a <text:span text:style-name="T4">Matrix</text:span> object is created, the constructor computes the array size as <text:span text:style-name="T4">n*(n+1)/2</text:span> and allocates it on the heap using <text:span text:style-name="T4">new</text:span>.</text:p>
      <text:p text:style-name="P33"/>
      <text:p text:style-name="P33">The class's functionality is built around these key methods:</text:p>
      <text:p text:style-name="P33"/>
      <text:list text:style-name="L3">
        <text:list-item>
          <text:p text:style-name="P35"><text:span text:style-name="T4">setDiagonal()</text:span>, <text:span text:style-name="T4">setLowerTri()</text:span>, <text:span text:style-name="T4">setUpperTri()</text:span> and <text:span text:style-name="T4">setSymmetric()</text:span> – Each of these accepts a row index, column index, and a value, then applies a matrix-specific formula to determine exactly where that value should be placed in the 1D array.</text:p>
          <text:p text:style-name="P35"/>
        </text:list-item>
        <text:list-item>
          <text:p text:style-name="P35"><text:span text:style-name="T4">getDiagonal()</text:span>, <text:span text:style-name="T4">getLowerTri()</text:span>, <text:span text:style-name="T4">getUpperTri()</text:span> and <text:span text:style-name="T4">getSymmetric()</text:span> – These reconstruct values for any <text:span text:style-name="T4">(i, j)</text:span> position by locating them in the array (using ternary conditions), returning 0 for positions that were never stored, and — in the Symmetric case — reflecting values across the diagonal when needed.</text:p>
          <text:p text:style-name="P35"/>
        </text:list-item>
        <text:list-item>
          <text:p text:style-name="P35"><text:span text:style-name="T4">display()</text:span> – Using two nested loops, this method walks through every position of the conceptual n×n matrix and prints the corresponding value, effectively rebuilding the full matrix view from the compact array.</text:p>
        </text:list-item>
      </text:list>
      <text:p text:style-name="P33"/>
      <text:p text:style-name="P33">Finally, the destructor <text:span text:style-name="T4">~Matrix()</text:span> ensures proper cleanup by releasing the dynamically allocated array with <text:span text:style-name="T4">delete[]</text:span> once the object goes out of scope, preventing memory leaks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JetBrains Mono" svg:font-family="'JetBrains Mono'" style:font-pitch="fixed"/>
    <style:font-face style:name="Liberation Mono" svg:font-family="'Liberation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ans Mono CJK SC" svg:font-family="'Noto Sans Mono CJK SC'" style:font-family-generic="modern" style:font-pitch="fixed"/>
    <style:font-face style:name="Noto Serif" svg:font-family="'Noto Serif'" style:font-family-generic="roman" style:font-pitch="variable"/>
    <style:font-face style:name="Noto Serif CJK SC" svg:font-family="'Noto Serif CJK SC'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IN" style:letter-kerning="true" style:font-name-asian="Noto Serif CJK SC" style:font-size-asian="10.5pt" style:language-asian="zh" style:country-asian="CN" style:font-name-complex="Noto Sans Devanagari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n" fo:country="IN" style:letter-kerning="true" style:font-name-asian="Noto Serif CJK SC" style:font-size-asian="10.5pt" style:language-asian="zh" style:country-asian="CN" style:font-name-complex="Noto Sans Devanagari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Liberation Mono" fo:font-family="'Liberation Mono'" style:font-family-generic="modern" style:font-pitch="fixed" fo:font-size="10pt" style:font-name-asian="Noto Sans Mono CJK SC" style:font-family-asian="'Noto Sans Mono CJK SC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0.97cm" fo:margin-bottom="0.97cm" fo:margin-left="0.97cm" fo:margin-right="0.97cm" fo:border="0.74pt solid #000000" fo:padding="0.7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2" style:next-style-name="Standard"/>
    <style:master-page style:name="Index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7-23T14:30:08.530875424</meta:creation-date>
    <dc:date>2026-07-23T16:25:28.339411232</dc:date>
    <meta:editing-duration>PT59M20S</meta:editing-duration>
    <meta:editing-cycles>8</meta:editing-cycles>
    <meta:generator>LibreOffice/26.2.4.2$Linux_X86_64 LibreOffice_project/620$Build-2</meta:generator>
    <meta:print-date>2026-07-23T14:49:31.302943080</meta:print-date>
    <meta:document-statistic meta:table-count="0" meta:image-count="2" meta:object-count="0" meta:page-count="7" meta:paragraph-count="227" meta:word-count="1091" meta:character-count="6244" meta:non-whitespace-character-count="4730"/>
  </office:meta>
</office:document-meta>
</file>